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смогут-посмотреть-онлайн-выставку-проекта-москва-с-заботой-об-истории"/>Жители столицы смогут посмотреть онлайн-выставку проекта «Москва — с заботой об истории»<text:bookmark-end text:name="жители-столицы-смогут-посмотреть-онлайн-выставку-проекта-москва-с-заботой-об-истории"/></text:h>
      <text:p text:style-name="First_20_paragraph">08.05.2020</text:p>
      <text:p text:style-name="Text_20_body">Открытие выставки в дистанционном формате состоялось в рамках проекта «Москва — с заботой об истории».</text:p>
      <text:p text:style-name="Text_20_body"><text:line-break/></text:p>
      <text:p text:style-name="Text_20_body">Виртуальную экспозицию посвятили празднованию 75-летия Победы в Великой Отечественной войне.</text:p>
      <text:p text:style-name="Text_20_body"><text:line-break/></text:p>
      <text:p text:style-name="Text_20_body">Экспозицию подготовили сотрудники центров государственных услуг «Мои документы» и представители Главного архивного управления Москвы.</text:p>
      <text:p text:style-name="Text_20_body"><text:line-break/></text:p>
      <text:p text:style-name="Text_20_body">В качестве экспонатов представили архивные материалы, которые передали жители столицы. Для зрителей выставки собрали инфографику с цифрами и фактами, рассказы очевидцев и участников войны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arbat.mos.ru/presscenter/news/detail/8883360.html" office:name=""><text:span text:style-name="Definition">http://arbat.mos.ru/presscenter/news/detail/8883360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6T05:21:26Z</meta:creation-date>
    <dc:date>2025-07-26T05:21:26Z</dc:date>
  </office:meta>
</office:document-meta>
</file>