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ам-столицы-предложили-принять-участие-в-интерактивном-уроке-о-битве-за-москву"/>Школьникам столицы предложили принять участие в интерактивном уроке о Битве за Москву<text:bookmark-end text:name="школьникам-столицы-предложили-принять-участие-в-интерактивном-уроке-о-битве-за-москву"/></text:h>
      <text:p text:style-name="First_20_paragraph">07.05.2020</text:p>
      <text:p text:style-name="Text_20_body"><text:line-break/></text:p>
      <text:p text:style-name="Text_20_body">Сотрудники электронного издания «Слово учителю» опубликовали интерактивный урок о Битве за Москву. Об этом стало известно 7 мая.</text:p>
      <text:p text:style-name="Text_20_body"><text:line-break/></text:p>
      <text:p text:style-name="Text_20_body">Занятие рассчитано на детей школьного возраста. Урок разработали представители Городского методического центра в честь 75-летия Победы в Великой Отечественной войне, сообщили на <text:a xlink:type="simple" xlink:href="https://www.mskagency.ru/materials/3000847" office:name=""><text:span text:style-name="Definition">сайте</text:span></text:a> Агентства городских новостей «Москва».</text:p>
      <text:p text:style-name="Text_20_body"><text:line-break/></text:p>
      <text:p text:style-name="Text_20_body">Ребята смогут посмотреть две интерактивные карты. На них отметили ключевые точки сражений. В разделе под названием «Видео» собрали хронику военных лет. Юные жители столицы увидят, как в то время выглядели улицы Москв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arbat.mos.ru/presscenter/news/detail/8880192.html" office:name=""><text:span text:style-name="Definition">http://arbat.mos.ru/presscenter/news/detail/8880192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3:36:40Z</meta:creation-date>
    <dc:date>2024-07-30T03:36:40Z</dc:date>
  </office:meta>
</office:document-meta>
</file>