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ыше-700-видео-прислали-участники-поэтического-проекта-к-75-летию-победы-в-великой-отечественной-войне"/>Свыше 700 видео прислали участники поэтического проекта к 75-летию Победы в Великой Отечественной войне<text:bookmark-end text:name="свыше-700-видео-прислали-участники-поэтического-проекта-к-75-летию-победы-в-великой-отечественной-войне"/></text:h>
      <text:p text:style-name="First_20_paragraph">28.04.2020</text:p>
      <text:p text:style-name="Text_20_body">Более 700 участников прислали видео для поэтического проекта Мосгорпарка, приуроченного к 75-летию Победы в Великой Отечественной войне. Об этом стало известно 28 апреля.</text:p>
      <text:p text:style-name="Text_20_body">На <text:a xlink:type="simple" xlink:href="https://vm.ru/news/796975-bolee-700-video-prislali-uchastniki-poeticheskogo-proekta-mosgorparka-k-75-letiyu-pobedy" office:name=""><text:span text:style-name="Definition">сайте</text:span></text:a> газеты «Вечерняя Москва» проинформировали, что из видео, присланных участниками, уже смонтировали восемь онлайн-выпусков. Их можно найти на страницах в социальных сетях по хештегу #парковыйстихоговоритель.</text:p>
      <text:p text:style-name="Text_20_body">В роликах дети и подростки прочли произведении поэтов Роберта Рождественского, Константина Симонова, Александра Твардовского и других авторов военного времени.</text:p>
      <text:p text:style-name="Text_20_body">Отправить свои видео все желающие смогут до 6 мая.</text:p>
      <text:p text:style-name="Text_20_body">Заключительный выпуск опубликуют 9 мая, в День Победы.</text:p>
      <text:p text:style-name="Text_20_body"><text:line-break/></text:p>
      <text:p text:style-name="Text_20_body">Адрес страницы: <text:a xlink:type="simple" xlink:href="http://arbat.mos.ru/presscenter/news/detail/8866024.html" office:name=""><text:span text:style-name="Definition">http://arbat.mos.ru/presscenter/news/detail/8866024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4T20:14:04Z</meta:creation-date>
    <dc:date>2023-08-14T20:14:04Z</dc:date>
  </office:meta>
</office:document-meta>
</file>