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T3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информация-о-проекте-многонациональная-победа"/>Информация о проекте «Многонациональная Победа»<text:bookmark-end text:name="информация-о-проекте-многонациональная-победа"/></text:h>
      <text:p text:style-name="First_20_paragraph">25.03.2020</text:p>
      <text:p text:style-name="Text_20_body"/>
      <text:p text:style-name="Text_20_body"><text:span text:style-name="T1">Помнить - это священный долг каждого из нас!</text:span></text:p>
      <text:p text:style-name="Text_20_body"><text:span text:style-name="T1">Пусть все узнают о героях Вашей семьи.</text:span></text:p>
      <text:p text:style-name="Text_20_body">Совсем немного времени осталось до 9 мая, когда вся наша страна будет отмечать 75-летнюю годовщину Победы над фашизмом! Мы не можем и не хотим остаться в стороне от этого знаменательного события и даем старт проекту «Многонациональная Победа», который продлится <text:span text:style-name="T2">до 29 апреля.</text:span> </text:p>
      <text:p text:style-name="Text_20_body"><text:span text:style-name="T3">В рамках проекта прими участие</text:span> в одной или в двух интерактивных акциях:</text:p>
      <text:p text:style-name="Text_20_body"><text:span text:style-name="T3">Марафон</text:span> «Вспомним всех поименно»; </text:p>
      <text:p text:style-name="Text_20_body"><text:span text:style-name="T3">Конкурс</text:span> историй в Альманах «Незабытые истории Победы».</text:p>
      <text:p text:style-name="Text_20_body"><text:span text:style-name="T3">прими участие в марафоне «Вспомним всех поименно»!</text:span></text:p>
      <text:p text:style-name="Text_20_body">Правила участия</text:p>
      <text:p text:style-name="Text_20_body">В период <text:span text:style-name="T2">с 16 марта по 29 апреля</text:span> в своём аккаунте в социальных сетях (Facebook, Instagram, ВКонтакте) размести <text:span text:style-name="T3">фото</text:span> времен Великой Отечественной войны из семейного альбома и <text:span text:style-name="T3">напиши историю человека или события</text:span>, запечатлённых на ней. </text:p>
      <text:p text:style-name="Text_20_body"><text:span text:style-name="T3">Важно!</text:span> Публикуемый пост должен быть общедоступен и <text:span text:style-name="T3">отмечен</text:span> хештегами:</text:p>
      <text:p text:style-name="Text_20_body">#вспомнимвсехпоименно</text:p>
      <text:p text:style-name="Text_20_body">#многонациональнаяпобеда</text:p>
      <text:p text:style-name="Text_20_body">#марафонпобеды75</text:p>
      <text:p text:style-name="Text_20_body">Авторы пяти публикаций, набравших наибольшее количество лайков, получат памятные дипломы на итоговом мероприятии, о дате и месте которого будет сообщено дополнительно.</text:p>
      <text:p text:style-name="Text_20_body"><text:span text:style-name="T1">Станьте автором незабываемой истории Победы,</text:span> </text:p>
      <text:p text:style-name="Text_20_body"><text:span text:style-name="T1">получите</text:span> <text:span text:style-name="T1">диплом и альманах из рук Героя России</text:span></text:p>
      <text:p text:style-name="Text_20_body">ПРИМИ УЧАСТИЕ в <text:span text:style-name="T3">конкурсе историй</text:span></text:p>
      <text:p text:style-name="Text_20_body"><text:span text:style-name="T3">в альманах «Незабытые истории Победы»</text:span></text:p>
      <text:p text:style-name="Text_20_body">Правила участия</text:p>
      <text:p text:style-name="Text_20_body">Фотографию военных времен из семейного альбома и рассказ к ней <text:span text:style-name="T3">об участниках войны разных национальностей, межнациональном боевом братстве, дружбе и взаимопомощи,</text:span> и иную дополнительную информацию (биографические данные, информацию о наградах, письма и воспоминания участников войны Вашей семьи, фотографии) просим прислать <text:span text:style-name="T1">до 10 апреля</text:span> в адрес оргкомитета</text:p>
      <text:p text:style-name="Text_20_body">на электронную почту  <text:a xlink:type="simple" xlink:href="mailto:pomnimpobedu@mail.ru" office:name=""><text:span text:style-name="Definition">pomnimpobedu@mail.ru</text:span></text:a></text:p>
      <text:p text:style-name="Text_20_body"><text:span text:style-name="T3">Объем:</text:span> - <text:span text:style-name="T1">не менее 2 тыс. и не более 3.5 тыс. знаков (с пробелами</text:span>)</text:p>
      <text:p text:style-name="Text_20_body">Материалы конкурсантов планируется передать на вечное хранение</text:p>
      <text:p text:style-name="Text_20_body">в <text:span text:style-name="T3">мультимедийный музейный комплекс «ДОРОГА ПАМЯТИ»</text:span> </text:p>
      <text:p text:style-name="Text_20_body">Все участники конкурса получат электронный диплом участника конкурса историй в альманах «Незабытые истории Победы».</text:p>
      <text:p text:style-name="Text_20_body"><text:span text:style-name="T3">75 самых интересных истори</text:span>й с фотографиями, рассказывающих о межнациональной дружбе и взаимопомощи, героизме, проявленном представителями разных национальностей, во время Великой Отечественной войны, как на фронте, так и в тылу, войдут в альманах «Незабытые истории Победы». </text:p>
      <text:list text:style-name="L1">
        <text:list-item>
          <text:p text:style-name="P1">Отбирать лучшие истории будут люди, имеющие высшее звание «Герой России». </text:p>
        </text:list-item>
        <text:list-item>
          <text:p text:style-name="P1">Сборник народных рассказов о межнациональной дружбе будет презентован и подарен авторам этих историй во время торжественного мероприятия в Москве (о дате и времени будет сообщено дополнительно). </text:p>
        </text:list-item>
        <text:list-item>
          <text:p text:style-name="P1">Участвовать в конкурсе историй в народный альманах «Незабытые истории Победы» можно как индивидуально, так и коллективно (семьей, классом, организацией и так далее). </text:p>
        </text:list-item>
      </text:list>
      <text:p text:style-name="First_20_paragraph"><text:span text:style-name="T3">Важно!</text:span> При отправке письма в адрес оргкомитета <text:span text:style-name="T3">укажите</text:span> имя, фамилию автора истории или авторского коллектива (<text:span text:style-name="T1">например,</text:span> семья Ивановых, ученики 3 класса школы № 1235) и свои контакты. </text:p>
      <text:p text:style-name="Text_20_body"><text:span text:style-name="T1">Станьте автором незабываемой истории Победы, получите</text:span> <text:span text:style-name="T1">диплом и альманах из рук Героя России!!!</text:span></text:p>
      <text:p text:style-name="Text_20_body"><text:a xlink:type="simple" xlink:href="https://www.mos.ru/news/item/71236073/" office:name=""><text:span text:style-name="Definition"><text:span text:style-name="T1">https://www.mos.ru/news/item/71236073</text:span></text:span></text:a></text:p>
      <text:p text:style-name="Text_20_body"><text:line-break/></text:p>
      <text:p text:style-name="Text_20_body">Адрес страницы: <text:a xlink:type="simple" xlink:href="http://arbat.mos.ru/presscenter/news/detail/8787030.html" office:name=""><text:span text:style-name="Definition">http://arbat.mos.ru/presscenter/news/detail/8787030.html</text:span></text:a></text:p>
      <text:p text:style-name="Text_20_body"><text:a xlink:type="simple" xlink:href="http://arbat.mos.ru" office:name=""><text:span text:style-name="Definition">Управа района Арба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8T07:39:11Z</meta:creation-date>
    <dc:date>2023-07-28T07:39:11Z</dc:date>
  </office:meta>
</office:document-meta>
</file>