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в-рамках-выставки-внутренняя-таруса-организуют-в-доме-музее-марины-цветаевой"/>Мероприятие в рамках выставки «Внутренняя Таруса» организуют в Доме-музее Марины Цветаевой<text:bookmark-end text:name="мероприятие-в-рамках-выставки-внутренняя-таруса-организуют-в-доме-музее-марины-цветаевой"/></text:h>
      <text:p text:style-name="First_20_paragraph">10.12.2019</text:p>
      <text:p text:style-name="Text_20_body">Москвичей пригласили на встречу с хранителем Мемориального дома-музея Константина Паустовского в городе Таруса Галиной Арбузовой. Мероприятие состоится 10 декабря в Доме-музее Марины Цветаевой.</text:p>
      <text:p text:style-name="Text_20_body">На <text:a xlink:type="simple" xlink:href="https://www.dommuseum.ru/kalendar-sobyitij/2019/dekabr/arbuzova" office:name=""><text:span text:style-name="Definition">сайте</text:span></text:a> культурного учреждения сообщили, что Галина Арбузова расскажет слушателям о тарусском периоде жизни Константина Паустовского и об альманахе «Тарусские страницы». Кроме этого, участники узнают о гостях его дома, среди которых были Булат Окуджава, Юрий Казаков, Белла Ахмадулина, Алексей Баталов, Ролан Быков и другие.</text:p>
      <text:p text:style-name="Text_20_body">Мероприятие состоится в рамках выставки «Внутренняя Таруса».</text:p>
      <text:p text:style-name="Text_20_body">Встреча начнется в 19:00 по адресу: Борисоглебский переулок, дом 6, строение 1.</text:p>
      <text:p text:style-name="Text_20_body"><text:line-break/></text:p>
      <text:p text:style-name="Text_20_body">Адрес страницы: <text:a xlink:type="simple" xlink:href="http://arbat.mos.ru/presscenter/news/detail/8552637.html" office:name=""><text:span text:style-name="Definition">http://arbat.mos.ru/presscenter/news/detail/8552637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20:12:57Z</meta:creation-date>
    <dc:date>2023-09-24T20:12:57Z</dc:date>
  </office:meta>
</office:document-meta>
</file>