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ую-выставку-откроют-в-доме-музее-марины-цветаевой"/>Новую выставку откроют в Доме-музее Марины Цветаевой<text:bookmark-end text:name="новую-выставку-откроют-в-доме-музее-марины-цветаевой"/></text:h>
      <text:p text:style-name="First_20_paragraph">01.11.2019</text:p>
      <text:p text:style-name="Text_20_body">Новая выставка «Внутренняя Таруса» откроется 2 ноября в Доме-музее Марины Цветаевой.</text:p>
      <text:p text:style-name="Text_20_body">На <text:a xlink:type="simple" xlink:href="https://www.dommuseum.ru/kalendar-sobyitij/2019/noyabr/vnutrennyaya-tarusa-vstrecha" office:name=""><text:span text:style-name="Definition">сайте</text:span></text:a> культурного учреждения сообщили, что экспозицию подготовили совместно с Музеем Константина Паустовского.</text:p>
      <text:p text:style-name="Text_20_body">На выставке представили экспонаты, связанные с городом Таруса, в котором вынужденно жили поэты Марина Цветаева, Николай Заболоцкий, Константин Паустовский, художник Василий Поленов и другие деятели искусства.</text:p>
      <text:p text:style-name="Text_20_body">Отметим, что посетители увидят фотографии и газетные отрывки, расположенные в хронологическом порядке. Кроме этого, им покажут документальные фильмы. Добавим, что 3 ноября в 17:00 состоится встреча с директором Музея Константина Паустовского Анжеликой Дормидонтовой.</text:p>
      <text:p text:style-name="Text_20_body">Выставка продлится до 2 февраля 2020 года.</text:p>
      <text:p text:style-name="Text_20_body"><text:line-break/></text:p>
      <text:p text:style-name="Text_20_body">Адрес страницы: <text:a xlink:type="simple" xlink:href="http://arbat.mos.ru/presscenter/news/detail/8461677.html" office:name=""><text:span text:style-name="Definition">http://arbat.mos.ru/presscenter/news/detail/8461677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6T03:35:37Z</meta:creation-date>
    <dc:date>2024-10-26T03:35:37Z</dc:date>
  </office:meta>
</office:document-meta>
</file>