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урнир-по-керлингу-среди-студентов-прошел-на-новом-арбате"/>Турнир по керлингу среди студентов прошел на Новом Арбате<text:bookmark-end text:name="турнир-по-керлингу-среди-студентов-прошел-на-новом-арбате"/></text:h>
      <text:p text:style-name="First_20_paragraph">26.12.2018</text:p>
      <text:p text:style-name="Text_20_body"><text:span text:style-name="T1">Турнир Winter Student Curling Cup среди студенческих команд прошел 23 декабря на новой площадке фестиваля «Путешествие в Рождество».</text:span></text:p>
      <text:p text:style-name="Text_20_body">Известно, что в общей сложности в соревновании поучаствовали восемь сборных из учебных заведений города. По итогам состязания призовые места получили команды Московского института электронной техники, Российского государственного университета физической культуры и Московского физико-технического института. </text:p>
      <text:p text:style-name="Text_20_body">Представители Федерации керлинга России сообщили, что следующее соревнование, которое планировали провести среди многодетных семей 24 декабря, решили перенести на другой день. На данный момент дата уточняется.</text:p>
      <text:p text:style-name="Text_20_body">Как рассказали в пресс-службе Оргкомитета цикла городских уличных мероприятий «Московские сезоны», три ледяные дорожки для керлинга оборудовали на Новом Арбате. Длина каждой из них составила 38 метров. </text:p>
      <text:p text:style-name="Text_20_body"><text:line-break/></text:p>
      <text:p text:style-name="Text_20_body">Адрес страницы: <text:a xlink:type="simple" xlink:href="http://arbat.mos.ru/presscenter/news/detail/7792068.html" office:name=""><text:span text:style-name="Definition">http://arbat.mos.ru/presscenter/news/detail/7792068.html</text:span></text:a></text:p>
      <text:p text:style-name="Text_20_body"><text:a xlink:type="simple" xlink:href="http://arbat.mos.ru" office:name=""><text:span text:style-name="Definition">Управа района Арба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8T14:03:56Z</meta:creation-date>
    <dc:date>2023-10-08T14:03:56Z</dc:date>
  </office:meta>
</office:document-meta>
</file>