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орожан-научат-играть-в-керлинг-на-новом-арбате"/>Горожан научат играть в керлинг на Новом Арбате<text:bookmark-end text:name="горожан-научат-играть-в-керлинг-на-новом-арбате"/></text:h>
      <text:p text:style-name="First_20_paragraph">17.12.2018</text:p>
      <text:p text:style-name="Text_20_body">Бесплатные мастер-классы по керлингу с 15 декабря запустили на Новом Арбате.</text:p>
      <text:p text:style-name="Text_20_body">Учить горожан этой игре будут победители и призеры чемпионатов Европы и мира Даниил Горячев, Анна Сидорова, Екатерина Галкина и многие другие.</text:p>
      <text:p text:style-name="Text_20_body">Как передали на <text:a xlink:type="simple" xlink:href="https://www.mos.ru/news/item/48977073/" office:name=""><text:span text:style-name="Definition">сайте</text:span></text:a> мэра Москвы, для участников подготовили три ледяные дорожки.</text:p>
      <text:p text:style-name="Text_20_body">Инвентарь можно будет взять бесплатно.</text:p>
      <text:p text:style-name="Text_20_body">Мастер-классы организуют в рамках фестиваля «Путешествие в Рождество».</text:p>
      <text:p text:style-name="Text_20_body">Площадка находится около дома 21.</text:p>
      <text:p text:style-name="Text_20_body"><text:line-break/></text:p>
      <text:p text:style-name="Text_20_body">Адрес страницы: <text:a xlink:type="simple" xlink:href="http://arbat.mos.ru/presscenter/news/detail/7768895.html" office:name=""><text:span text:style-name="Definition">http://arbat.mos.ru/presscenter/news/detail/7768895.html</text:span></text:a></text:p>
      <text:p text:style-name="Text_20_body"><text:a xlink:type="simple" xlink:href="http://arbat.mos.ru" office:name=""><text:span text:style-name="Definition">Управа района Арбат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30T02:35:32Z</meta:creation-date>
    <dc:date>2024-08-30T02:35:32Z</dc:date>
  </office:meta>
</office:document-meta>
</file>