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д-выставил-на-торги-помещение-в-районе"/>Город выставил на торги помещение в районе<text:bookmark-end text:name="город-выставил-на-торги-помещение-в-районе"/></text:h>
      <text:p text:style-name="First_20_paragraph">21.03.2025</text:p>
      <text:p text:style-name="Text_20_body">21.03.2025</text:p>
      <text:p text:style-name="Text_20_body">На торги выставили помещение в районе Арбат. Фото: архив, «Вечерняя Москва»</text:p>
      <text:p text:style-name="Text_20_body">Жителям столицы 20 марта сообщили, что в историческом здании района Арбат выставили помещение на торги.</text:p>
      <text:p text:style-name="Text_20_body">Площадь объекта составляет более 200 квадратных метров, здесь инвестор может открыть предприятие сферы услуг. Помещение находится в здании, признанном объектом культурного наследия регионального значения. Здесь в начале XX века жил художник Сергей Иванов. Вблизи объекта находятся жилые дома и медицинские учреждения, а также сформирован устойчивый пешеходный и автомобильный трафик, сообщили на <text:a xlink:type="simple" xlink:href="https://www.mos.ru/news/item/151532073/" office:name=""><text:span text:style-name="Definition">сайте</text:span></text:a> мэра Москвы.</text:p>
      <text:p text:style-name="Text_20_body">Помещение принадлежит Центру управления городским имуществом. Победитель торгов должен будет провести ремонтные работы по сохранению объекта, а также приспособить его под современное использование. Организатором торгов станет Департамент по конкурентной политике города Москвы.</text:p>
      <text:p text:style-name="Text_20_body">Объект находится по адресу: улица Арбат, дом №30/3, строение 2.</text:p>
      <text:p text:style-name="Text_20_body"><text:line-break/></text:p>
      <text:p text:style-name="Text_20_body">Адрес страницы: <text:a xlink:type="simple" xlink:href="http://arbat.mos.ru/presscenter/news/detail/12869992.html" office:name=""><text:span text:style-name="Definition">http://arbat.mos.ru/presscenter/news/detail/12869992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1T13:05:12Z</meta:creation-date>
    <dc:date>2025-03-21T13:05:12Z</dc:date>
  </office:meta>
</office:document-meta>
</file>