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ом-главке-мчс-россии-прошло-торжественное-мероприятие-приуроченное-ко-дню-добровольца"/>В столичном Главке МЧС России прошло торжественное мероприятие, приуроченное ко Дню добровольца<text:bookmark-end text:name="в-столичном-главке-мчс-россии-прошло-торжественное-мероприятие-приуроченное-ко-дню-добровольца"/></text:h>
      <text:p text:style-name="First_20_paragraph">06.12.2024</text:p>
      <text:p text:style-name="Text_20_body">Фото: пресс-служба МЧС </text:p>
      <text:p text:style-name="Text_20_body">5 декабря в Главном управлении МЧС России по городу Москве в тожественной обстановке прошло мероприятие, посвященное празднованию Дня добровольца (волонтера).</text:p>
      <text:p text:style-name="Text_20_body">«Добровольцы – это люди, обладающие высокой ответственностью, чуткостью к чужим проблемам и самоотверженностью. Для них тушение пожаров и помощь людям это не просто задача, а призвание. Список добрых дел добровольцев неограничен, а стремление оказать помощь тем, кто в ней нуждается, не может остаться незамеченным», - обратился к присутствующим первый заместитель начальника Главного управления МЧС России по городу Москве Илья Мисуна.</text:p>
      <text:p text:style-name="Text_20_body">На сегодняшний день в Москве существует 413 общественных организаций и 424 действующие пожарные дружины. Участниками добровольных пожарных организаций являются порядка 3000 человек. В этом году добровольцы около 100 раз привлекались к тушению пожаров, спасли более 70 человек, свыше 1000 раз участвовали в организации обеспечения безопасности мероприятий.</text:p>
      <text:p text:style-name="Text_20_body">«Быть добровольцем – это нелегкий труд. Необходимо поддерживать профессиональное мастерство и физическую форму. Вы – важная и неотъемлемая часть гарнизона. Ваше призвание – безвозмездная помощь. Это делает вам честь, и мы благодарны вам за это», - отметил начальник Управления организации деятельности объектовых подразделений Главного управления МЧС России по г. Москве полковник внутренней службы Олег Замотаев.</text:p>
      <text:p text:style-name="Text_20_body">В рамках мероприятия добровольцам и волонтерам были вручены ведомственные награды, почетные грамоты, благодарности за пропаганду спасительного дела организацию работы добровольческих пожарных организаций и успехи в профессиональной подготовке. Кроме того, были отмечены победители и призеры профессиональный конкурсов.</text:p>
      <text:p text:style-name="Text_20_body">В завершении мероприятия участники почтили память героев минутой молчания и возложили цветы к памятнику «Огнеборцам Москвы».</text:p>
      <text:p text:style-name="Text_20_body"><text:line-break/></text:p>
      <text:p text:style-name="Text_20_body">Адрес страницы: <text:a xlink:type="simple" xlink:href="http://arbat.mos.ru/presscenter/news/detail/12706889.html" office:name=""><text:span text:style-name="Definition">http://arbat.mos.ru/presscenter/news/detail/12706889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9T06:10:38Z</meta:creation-date>
    <dc:date>2025-01-19T06:10:38Z</dc:date>
  </office:meta>
</office:document-meta>
</file>