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новшествах-в-области-надзора"/>О новшествах в области надзора<text:bookmark-end text:name="о-новшествах-в-области-надзора"/></text:h>
      <text:p text:style-name="First_20_paragraph">01.10.2023</text:p>
      <text:p text:style-name="Text_20_body"><text:span text:style-name="T1">На сентябрьском семинаре, организованном Управлением по Центральному округу Департамента по делам гражданской обороны, чрезвычайным ситуациям и пожарной безопасности города Москвы для работников организаций Центрального округа, был рассмотрен новый документ в области надзора.</text:span></text:p>
      <text:p text:style-name="Text_20_body">Выступившая по этому вопросу ведущий специалист Управления по ЦАО Анна Соленкова сообщила слушателям о том, что в текущем месяце Департаментом ГОЧСиПБ принято «Руководство по соблюдению обязательных требований, оценка соблюдения которых осуществляется в рамках регионального государственного надзора в области защиты населения и территорий от чрезвычайных ситуаций».</text:p>
      <text:p text:style-name="Text_20_body">— В Руководстве приведен перечень нормативных правовых актов, в которых установлены обязательные требования в области защиты населения и территорий от чрезвычайных ситуаций. На основе этих документов организациям рекомендовано разработать комплект документов по этому направлению, – проинформировала она.</text:p>
      <text:p text:style-name="Text_20_body">Докладчица также рассказала, что в новом документе даются разъяснения по разработке планов действий по предупреждению и ликвидации чрезвычайных ситуаций природного и техногенного характера, по созданию соответствующих координационных и постоянно действующих органов управления, по организации обучения в указанной области и многое другое.</text:p>
      <text:p text:style-name="Text_20_body">Кроме того, Анна Соленкова обратила внимание собравшихся на то, что за невыполнение требований законодательства в области защиты населения и территории от чрезвычайных ситуаций, предусмотрена административная ответственность.</text:p>
      <text:p text:style-name="Text_20_body">— Документ призван помочь организациям, в полномочия которых входит решение вопросов по защите населения и территорий от чрезвычайных ситуаций. Практические рекомендации, содержащиеся в Руководстве, позволят руководителям, должностным лицам и самим работникам этих организаций повысить уровень знаний в обозначенной области, – отметила специалист Управления.</text:p>
      <text:p text:style-name="Text_20_body"><text:line-break/></text:p>
      <text:p text:style-name="Text_20_body">Адрес страницы: <text:a xlink:type="simple" xlink:href="http://arbat.mos.ru/presscenter/news/detail/11865499.html" office:name=""><text:span text:style-name="Definition">http://arbat.mos.ru/presscenter/news/detail/11865499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1T19:36:54Z</meta:creation-date>
    <dc:date>2023-10-01T19:36:54Z</dc:date>
  </office:meta>
</office:document-meta>
</file>