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лан-противодействия-коррупции-в-территориальных-органах-исполнительной-власти-центрального-административного-округа-города-москвы-на-2018---2019-годы"/>План противодействия коррупции в территориальных органах исполнительной власти Центрального административного округа города Москвы на 2018 - 2019 годы<text:bookmark-end text:name="план-противодействия-коррупции-в-территориальных-органах-исполнительной-власти-центрального-административного-округа-города-москвы-на-2018---2019-годы"/></text:h>
      <text:p text:style-name="First_20_paragraph">25.03.2019</text:p>
      <text:p text:style-name="Text_20_body"><text:a xlink:type="simple" xlink:href="/plan_protivodeystviya_korruptsii_v_territorialnykh_organakh_ispolnitelnoy_vlasti_tsao_goroda_moskvy_na_2018_2019_gody.pdf" office:name=""><text:span text:style-name="Definition">/plan_protivodeystviya_korruptsii_v_territorialnykh_organakh_ispolnitelnoy_vlasti_tsao_goroda_moskvy_na_2018_2019_gody.pdf</text:span></text:a></text:p>
      <text:p text:style-name="Text_20_body"><text:line-break/></text:p>
      <text:p text:style-name="Text_20_body">Адрес страницы: <text:a xlink:type="simple" xlink:href="http://arbat.mos.ru/anti-corruption/plans-papers-reports-reviews-static-information-on-combating-corruption/detail/7973103.html" office:name=""><text:span text:style-name="Definition">http://arbat.mos.ru/anti-corruption/plans-papers-reports-reviews-static-information-on-combating-corruption/detail/7973103.html</text:span></text:a></text:p>
      <text:p text:style-name="Text_20_body"><text:a xlink:type="simple" xlink:href="http://arbat.mos.ru" office:name=""><text:span text:style-name="Definition">Управа района Арбат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3T03:24:14Z</meta:creation-date>
    <dc:date>2023-06-13T03:24:14Z</dc:date>
  </office:meta>
</office:document-meta>
</file>